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CURETTO_PANELLO_ALESSANDRITE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5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5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5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5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5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5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5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5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5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5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5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5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5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5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5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5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5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5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5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50.5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50:56.07</dc:date>
    <meta:editing-cycles>9</meta:editing-cycles>
    <meta:editing-duration>PT2H2M33S</meta:editing-duration>
    <meta:document-statistic meta:table-count="4" meta:cell-count="543" meta:object-count="0"/>
  </office:meta>
</office:document-meta>
</file>